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104in"/>
    </style:style>
    <style:style style:name="TableColumn408" style:family="table-column">
      <style:table-column-properties style:column-width="7.3965in"/>
    </style:style>
    <style:style style:name="Table406" style:family="table">
      <style:table-properties style:width="7.8069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ext:soft-page-break/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wuser</dc:creator>
    <meta:creation-date>2026-09-10T04:18:00Z</meta:creation-date>
    <dc:date>2026-09-10T04:18:00Z</dc:date>
    <meta:print-date>2014-08-26T10:18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