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<text:s/>_______<text:s/>學年度第<text:s/>___<text:s/>學期清寒優秀學生獎學金 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 <text:s/>曠課____天</text:p>
            <text:p text:style-name="P20">病假____天 <text:s/>遲到____天</text:p>
            <text:p text:style-name="P21">事假____天 <text:s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 <text:s/>警告____次</text:p>
            <text:p text:style-name="P27">小功____次<text:s text:c="2"/>小過____次</text:p>
            <text:p text:style-name="P28">嘉獎____次<text:s text:c="2"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嘉義縣__________學年度第___學期清寒優秀學生獎學金 導師證明</dc:title>
    <dc:description/>
    <dc:subject/>
    <meta:initial-creator>q222684640</meta:initial-creator>
    <dc:creator>wuser</dc:creator>
    <meta:creation-date>2026-08-17T03:08:00Z</meta:creation-date>
    <dc:date>2026-08-17T03:08:00Z</dc:date>
    <meta:template xlink:href="Normal.dotm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